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Titillium Web" svg:font-family="Titillium Web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style:font-name="Titillium Web" fo:font-weight="bold" style:font-weight-asian="bold" style:font-weight-complex="bold" fo:color="#000000" fo:font-size="14pt" style:font-size-asian="14pt" style:font-size-complex="14pt" fo:background-color="#FFFFFF"/>
    </style:style>
    <style:style style:name="T3" style:parent-style-name="Car.predefinitoparagrafo" style:family="text">
      <style:text-properties style:font-name="Titillium Web" fo:font-weight="bold" style:font-weight-asian="bold" style:font-weight-complex="bold" fo:color="#00008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  <style:text-properties fo:color="#000000"/>
    </style:style>
    <style:style style:name="P5" style:parent-style-name="Standard" style:family="paragraph">
      <style:paragraph-properties fo:text-align="center"/>
      <style:text-properties fo:color="#000000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color="#000000" fo:font-size="14pt" style:font-size-asian="14pt" style:font-size-complex="14pt"/>
    </style:style>
    <style:style style:name="P7" style:parent-style-name="Standard" style:family="paragraph">
      <style:paragraph-properties fo:text-align="center" fo:line-height="300%"/>
      <style:text-properties fo:font-weight="bold" style:font-weight-asian="bold" style:font-weight-complex="bold" fo:color="#000000" fo:font-size="14pt" style:font-size-asian="14pt" style:font-size-complex="14pt" fo:language="en" fo:country="US"/>
    </style:style>
    <style:style style:name="P8" style:parent-style-name="Standard" style:family="paragraph">
      <style:paragraph-properties fo:line-height="300%"/>
      <style:text-properties fo:font-weight="bold" style:font-weight-asian="bold" style:font-weight-complex="bold" fo:color="#000000" fo:font-size="14pt" style:font-size-asian="14pt" style:font-size-complex="14pt" fo:language="en" fo:country="US"/>
    </style:style>
    <style:style style:name="P9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0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1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2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3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4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5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6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7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8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19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0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1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2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3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4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5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6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7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8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29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30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31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32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33" style:parent-style-name="Standard" style:family="paragraph">
      <style:paragraph-properties fo:line-height="300%"/>
      <style:text-properties fo:font-weight="bold" style:font-weight-asian="bold" style:font-weight-complex="bold" fo:color="#000000" fo:language="en" fo:country="US"/>
    </style:style>
    <style:style style:name="P34" style:parent-style-name="Standard" style:family="paragraph">
      <style:text-properties fo:font-weight="bold" style:font-weight-asian="bold" style:font-weight-complex="bold" fo:language="en" fo:country="US"/>
    </style:style>
    <style:style style:name="P35" style:parent-style-name="Textbody" style:family="paragraph">
      <style:text-properties fo:language="en" fo:country="US"/>
    </style:style>
  </office:automatic-styles>
  <office:body>
    <office:text text:use-soft-page-breaks="true">
      <text:p text:style-name="P1"><text:span text:style-name="T2"><text:s/></text:span><text:a xlink:href="https://sestosg.net/documenti/selezione-pubblica-per-la-copertura-a-tempo-pieno-e-indeterminato-di-n-1-posto-di-esperto-amministrativo-contabile-area-degli-istruttori-2/" office:target-frame-name="_top" xlink:show="replace"><text:span text:style-name="T3">Selezione pubblica per la copertura a tempo pieno e indeterminato di n. 1 posto di Esperto amministrativo contabile – Area degli Istruttori.</text:span></text:a></text:p>
      <text:p text:style-name="P4"/>
      <text:p text:style-name="P5"/>
      <text:p text:style-name="P6"/>
      <text:p text:style-name="P7">Questions</text:p>
      <text:p text:style-name="P8"/>
      <text:p text:style-name="P9">1. Talk about your last week end.</text:p>
      <text:p text:style-name="P10"/>
      <text:p text:style-name="P11">2. Talk about<text:s/>your<text:s/>favourite sport.</text:p>
      <text:p text:style-name="P12"/>
      <text:p text:style-name="P13">3. Talk about your best friend.</text:p>
      <text:p text:style-name="P14"/>
      <text:p text:style-name="P15">4. Talk about<text:s/>your<text:s/>favourite restaurant.</text:p>
      <text:p text:style-name="P16"/>
      <text:p text:style-name="P17">5. Talk about your favourite singer.</text:p>
      <text:p text:style-name="P18"/>
      <text:p text:style-name="P19">6. Talk about your last holiday.</text:p>
      <text:p text:style-name="P20"/>
      <text:p text:style-name="P21">7. Talk about your best quality.</text:p>
      <text:p text:style-name="P22"/>
      <text:p text:style-name="P23">8. Talk about your super power.</text:p>
      <text:p text:style-name="P24"/>
      <text:p text:style-name="P25">9. Talk about the place where you live.</text:p>
      <text:p text:style-name="P26"/>
      <text:p text:style-name="P27">10. Talk about your perfect Sunday.</text:p>
      <text:p text:style-name="P28"/>
      <text:p text:style-name="P29">11. Talk about your<text:s/>daily routine.</text:p>
      <text:p text:style-name="P30"/>
      <text:p text:style-name="P31">12. Do you prefer outdoor or indoor activities?</text:p>
      <text:p text:style-name="P32"/>
      <text:p text:style-name="P33"/>
      <text:p text:style-name="P34"/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Titillium Web" svg:font-family="Titillium Web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onatella Bonini</meta:initial-creator>
    <dc:creator>Donatella Bonini</dc:creator>
    <meta:creation-date>2025-02-07T07:51:00Z</meta:creation-date>
    <dc:date>2025-02-07T08:42:00Z</dc:date>
    <meta:print-date>2025-02-07T08:13:00Z</meta:print-date>
    <meta:template xlink:href="Normal.dotm" xlink:type="simple"/>
    <meta:editing-cycles>4</meta:editing-cycles>
    <meta:editing-duration>PT2760S</meta:editing-duration>
    <meta:document-statistic meta:page-count="1" meta:paragraph-count="1" meta:word-count="118" meta:character-count="795" meta:row-count="5" meta:non-whitespace-character-count="678"/>
  </office:meta>
</office:document-meta>
</file>